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"/>
    <style:style style:name="ce3" style:family="table-cell" style:parent-style-name="Default" style:data-style-name="N0"/>
    <style:style style:name="ce4" style:family="table-cell" style:parent-style-name="Default" style:data-style-name="N0"/>
    <style:style style:name="co1" style:family="table-column">
      <style:table-column-properties fo:break-before="auto" style:column-width="4.25979166666667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adistica-de-Capacitacion-Dat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1">
            <text:p>Provincia</text:p>
          </table:table-cell>
          <table:table-cell office:value-type="string" table:style-name="ce1">
            <text:p>Numeros Capacitaciones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¤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97" table:style-name="ce1">
            <text:p>97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368" table:style-name="ce1">
            <text:p>368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290" table:style-name="ce1">
            <text:p>29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78" table:style-name="ce1">
            <text:p>178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41" table:style-name="ce1">
            <text:p>141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669" table:style-name="ce1">
            <text:p>669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166" table:style-name="ce1">
            <text:p>1166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299" table:style-name="ce1">
            <text:p>299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61" table:style-name="ce1">
            <text:p>161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62" table:style-name="ce1">
            <text:p>262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677" table:style-name="ce1">
            <text:p>167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852" table:style-name="ce1">
            <text:p>852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47" table:style-name="ce1">
            <text:p>147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91" table:style-name="ce1">
            <text:p>191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350" table:style-name="ce1">
            <text:p>350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803" table:style-name="ce1">
            <text:p>803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881" table:style-name="ce1">
            <text:p>881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276" table:style-name="ce1">
            <text:p>276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311" table:style-name="ce1">
            <text:p>311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73" table:style-name="ce1">
            <text:p>173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85" table:style-name="ce1">
            <text:p>185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350" table:style-name="ce1">
            <text:p>350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364" table:style-name="ce1">
            <text:p>1364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767" table:style-name="ce1">
            <text:p>767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277" table:style-name="ce1">
            <text:p>27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46" table:style-name="ce1">
            <text:p>24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484" table:style-name="ce1">
            <text:p>1484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467" table:style-name="ce1">
            <text:p>46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60" table:style-name="ce1">
            <text:p>26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250" table:style-name="ce1">
            <text:p>25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96" table:style-name="ce1">
            <text:p>196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207" table:style-name="ce1">
            <text:p>120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657" table:style-name="ce1">
            <text:p>65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34" table:style-name="ce1">
            <text:p>23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086" table:style-name="ce1">
            <text:p>108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674" table:style-name="ce1">
            <text:p>67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30" table:style-name="ce1">
            <text:p>230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85" table:style-name="ce1">
            <text:p>18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02" table:style-name="ce1">
            <text:p>202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706" table:style-name="ce1">
            <text:p>706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821" table:style-name="ce1">
            <text:p>821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74" table:style-name="ce1">
            <text:p>174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88" table:style-name="ce1">
            <text:p>188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34" table:style-name="ce1">
            <text:p>234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528" table:style-name="ce1">
            <text:p>528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928" table:style-name="ce1">
            <text:p>928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string" table:style-name="ce1">
            <text:p>106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string" table:style-name="ce1">
            <text:p>227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string" table:style-name="ce1">
            <text:p>35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string" table:style-name="ce1">
            <text:p>126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string" table:style-name="ce1">
            <text:p>200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string" table:style-name="ce1">
            <text:p>178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string" table:style-name="ce1">
            <text:p>45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string" table:style-name="ce1">
            <text:p>79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string" table:style-name="ce1">
            <text:p>255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string" table:style-name="ce1">
            <text:p>824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string" table:style-name="ce1">
            <text:p>2842ÿ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string" table:style-name="ce1">
            <text:p>0ÿ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string" table:style-name="ce1">
            <text:p>89ÿ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string" table:style-name="ce1">
            <text:p>103ÿ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string" table:style-name="ce1">
            <text:p>0ÿ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string" table:style-name="ce1">
            <text:p>0ÿ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string" table:style-name="ce1">
            <text:p>0ÿ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string" table:style-name="ce1">
            <text:p>31ÿ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string" table:style-name="ce1">
            <text:p>0ÿ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string" table:style-name="ce1">
            <text:p>0ÿ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string" table:style-name="ce1">
            <text:p>247ÿ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194" table:style-name="ce1">
            <text:p>1194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24" table:style-name="ce1">
            <text:p>12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02" table:style-name="ce1">
            <text:p>202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781" table:style-name="ce1">
            <text:p>78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66" table:style-name="ce1">
            <text:p>166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79" table:style-name="ce1">
            <text:p>379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559" table:style-name="ce1">
            <text:p>559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2142" table:style-name="ce1">
            <text:p>214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901" table:style-name="ce1">
            <text:p>901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675" table:style-name="ce1">
            <text:p>1675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3389" table:style-name="ce1">
            <text:p>3389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3786" table:style-name="ce1">
            <text:p>3786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2563" table:style-name="ce1">
            <text:p>2563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688" table:style-name="ce1">
            <text:p>688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308" table:style-name="ce1">
            <text:p>308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671" table:style-name="ce1">
            <text:p>671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GION HIGUAMO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GION CIBAO NORTE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GION CIBAO SUR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GION EL VALL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GION ENRIQUILLO</text:p>
          </table:table-cell>
          <table:table-cell office:value-type="float" office:value="99" table:style-name="ce1">
            <text:p>9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GION NORDESTE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GION VALDES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GION YUMA</text:p>
          </table:table-cell>
          <table:table-cell office:value-type="float" office:value="204" table:style-name="ce1">
            <text:p>204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DE CENTRA</text:p>
          </table:table-cell>
          <table:table-cell office:value-type="float" office:value="1526" table:style-name="ce1">
            <text:p>1526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266" table:style-name="ce1">
            <text:p>1266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23" table:style-name="ce1">
            <text:p>223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419" table:style-name="ce1">
            <text:p>41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99" table:style-name="ce1">
            <text:p>199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90" table:style-name="ce1">
            <text:p>190</text:p>
          </table:table-cell>
          <table:table-cell office:value-type="string" table:style-name="ce1">
            <text:p>Enero</text:p>
          </table:table-cell>
          <table:table-cell office:value-type="float" office:value="2021" table:style-name="ce2">
            <text:p>2,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99" table:style-name="ce1">
            <text:p>199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90" table:style-name="ce1">
            <text:p>19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84" table:style-name="ce1">
            <text:p>384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538" table:style-name="ce1">
            <text:p>153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013" table:style-name="ce1">
            <text:p>1013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336" table:style-name="ce1">
            <text:p>336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04" table:style-name="ce1">
            <text:p>204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472" table:style-name="ce1">
            <text:p>472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table:style-name="ce1"/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table:style-name="ce1"/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724" table:style-name="ce1">
            <text:p>2724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560" table:style-name="ce1">
            <text:p>560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308" table:style-name="ce1">
            <text:p>30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378" table:style-name="ce1">
            <text:p>37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34" table:style-name="ce1">
            <text:p>134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521" table:style-name="ce1">
            <text:p>521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13" table:style-name="ce1">
            <text:p>313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29" table:style-name="ce1">
            <text:p>229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3466" table:style-name="ce1">
            <text:p>3466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098" table:style-name="ce1">
            <text:p>109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73" table:style-name="ce1">
            <text:p>17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215" table:style-name="ce1">
            <text:p>215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352" table:style-name="ce1">
            <text:p>35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667" table:style-name="ce1">
            <text:p>66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47" table:style-name="ce1">
            <text:p>24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22" table:style-name="ce1">
            <text:p>12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213" table:style-name="ce1">
            <text:p>221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208" table:style-name="ce1">
            <text:p>120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355" table:style-name="ce1">
            <text:p>35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77" table:style-name="ce1">
            <text:p>277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235" table:style-name="ce1">
            <text:p>23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302" table:style-name="ce1">
            <text:p>30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453" table:style-name="ce1">
            <text:p>45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274" table:style-name="ce1">
            <text:p>27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525" table:style-name="ce1">
            <text:p>52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table:style-name="ce1"/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393" table:style-name="ce1">
            <text:p>239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774" table:style-name="ce1">
            <text:p>77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61" table:style-name="ce1">
            <text:p>16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55" table:style-name="ce1">
            <text:p>25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553" table:style-name="ce1">
            <text:p>55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3389" table:style-name="ce1">
            <text:p>338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495" table:style-name="ce1">
            <text:p>149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403" table:style-name="ce1">
            <text:p>40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26" table:style-name="ce1">
            <text:p>22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367" table:style-name="ce1">
            <text:p>36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94" table:style-name="ce1">
            <text:p>29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15" table:style-name="ce1">
            <text:p>21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257" table:style-name="ce1">
            <text:p>25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4226" table:style-name="ce1">
            <text:p>422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342" table:style-name="ce1">
            <text:p>34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614" table:style-name="ce1">
            <text:p>61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420" table:style-name="ce1">
            <text:p>42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52" table:style-name="ce1">
            <text:p>15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table:style-name="ce1"/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717" table:style-name="ce1">
            <text:p>71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738" table:style-name="ce1">
            <text:p>73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388" table:style-name="ce1">
            <text:p>38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952" table:style-name="ce1">
            <text:p>95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901" table:style-name="ce1">
            <text:p>901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670" table:style-name="ce1">
            <text:p>67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328" table:style-name="ce1">
            <text:p>328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36" table:style-name="ce1">
            <text:p>236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table:style-name="ce1"/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18" table:style-name="ce1">
            <text:p>118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317" table:style-name="ce1">
            <text:p>31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384" table:style-name="ce1">
            <text:p>384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77" table:style-name="ce1">
            <text:p>177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95" table:style-name="ce1">
            <text:p>29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448" table:style-name="ce1">
            <text:p>448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564" table:style-name="ce1">
            <text:p>256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43" table:style-name="ce1">
            <text:p>14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47" table:style-name="ce1">
            <text:p>347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607" table:style-name="ce1">
            <text:p>2607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66" table:style-name="ce1">
            <text:p>16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75" table:style-name="ce1">
            <text:p>275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81" table:style-name="ce1">
            <text:p>81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540" table:style-name="ce1">
            <text:p>254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17" table:style-name="ce1">
            <text:p>11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257" table:style-name="ce1">
            <text:p>225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99" table:style-name="ce1">
            <text:p>19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93" table:style-name="ce1">
            <text:p>193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491" table:style-name="ce1">
            <text:p>149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37" table:style-name="ce1">
            <text:p>13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84" table:style-name="ce1">
            <text:p>184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91" table:style-name="ce1">
            <text:p>19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67" table:style-name="ce1">
            <text:p>16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table:style-name="ce1"/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211" table:style-name="ce1">
            <text:p>221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53" table:style-name="ce1">
            <text:p>15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026" table:style-name="ce1">
            <text:p>202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312" table:style-name="ce1">
            <text:p>31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54" table:style-name="ce1">
            <text:p>25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84" table:style-name="ce1">
            <text:p>18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87" table:style-name="ce1">
            <text:p>18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3820" table:style-name="ce1">
            <text:p>382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44" table:style-name="ce1">
            <text:p>24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277" table:style-name="ce1">
            <text:p>27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3433" table:style-name="ce1">
            <text:p>343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603" table:style-name="ce1">
            <text:p>60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712" table:style-name="ce1">
            <text:p>71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044" table:style-name="ce1">
            <text:p>204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300" table:style-name="ce1">
            <text:p>130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229" table:style-name="ce1">
            <text:p>122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1300" table:style-name="ce1">
            <text:p>130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55" table:style-name="ce1">
            <text:p>35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694" table:style-name="ce1">
            <text:p>169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694" table:style-name="ce1">
            <text:p>169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4950" table:style-name="ce1">
            <text:p>495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irtu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223" table:style-name="ce1">
            <text:p>22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202" table:style-name="ce1">
            <text:p>20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420" table:style-name="ce1">
            <text:p>142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229" table:style-name="ce1">
            <text:p>229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11" table:style-name="ce1">
            <text:p>31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760" table:style-name="ce1">
            <text:p>76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205" table:style-name="ce1">
            <text:p>20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276" table:style-name="ce1">
            <text:p>127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table:style-name="ce1"/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206" table:style-name="ce1">
            <text:p>20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54" table:style-name="ce1">
            <text:p>15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739" table:style-name="ce1">
            <text:p>273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401" table:style-name="ce1">
            <text:p>140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83" table:style-name="ce1">
            <text:p>18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656" table:style-name="ce1">
            <text:p>165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350" table:style-name="ce1">
            <text:p>35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39" table:style-name="ce1">
            <text:p>23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24" table:style-name="ce1">
            <text:p>22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501" table:style-name="ce1">
            <text:p>1501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scritos</text:p>
          </table:table-cell>
          <table:table-cell office:value-type="float" office:value="1205" table:style-name="ce1">
            <text:p>120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antidad de cursos</text:p>
          </table:table-cell>
          <table:table-cell office:value-type="float" office:value="102" table:style-name="ce1">
            <text:p>10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stituciones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79" table:style-name="ce1">
            <text:p>17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12" table:style-name="ce1">
            <text:p>31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376" table:style-name="ce1">
            <text:p>37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945" table:style-name="ce1">
            <text:p>1945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242" table:style-name="ce1">
            <text:p>24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471" table:style-name="ce1">
            <text:p>1471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946" table:style-name="ce1">
            <text:p>194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304" table:style-name="ce1">
            <text:p>30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76" table:style-name="ce1">
            <text:p>27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416" table:style-name="ce1">
            <text:p>41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47" table:style-name="ce1">
            <text:p>247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83" table:style-name="ce1">
            <text:p>38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239" table:style-name="ce1">
            <text:p>123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468" table:style-name="ce1">
            <text:p>468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02" table:style-name="ce1">
            <text:p>20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4138" table:style-name="ce1">
            <text:p>4138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75" table:style-name="ce1">
            <text:p>175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12" table:style-name="ce1">
            <text:p>21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06" table:style-name="ce1">
            <text:p>20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409" table:style-name="ce1">
            <text:p>409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1224" table:style-name="ce1">
            <text:p>1224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214" table:style-name="ce1">
            <text:p>21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89" table:style-name="ce1">
            <text:p>28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52" table:style-name="ce1">
            <text:p>152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3790" table:style-name="ce1">
            <text:p>379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76" table:style-name="ce1">
            <text:p>17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313" table:style-name="ce1">
            <text:p>313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19" table:style-name="ce1">
            <text:p>21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187" table:style-name="ce1">
            <text:p>187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96" table:style-name="ce1">
            <text:p>19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6273" table:style-name="ce1">
            <text:p>6273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 de la Maguana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is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270" table:style-name="ce1">
            <text:p>27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2644" table:style-name="ce1">
            <text:p>2644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479" table:style-name="ce1">
            <text:p>479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209" table:style-name="ce1">
            <text:p>20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1752" table:style-name="ce1">
            <text:p>175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22" table:style-name="ce1">
            <text:p>12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167" table:style-name="ce1">
            <text:p>167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2513" table:style-name="ce1">
            <text:p>251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191" table:style-name="ce1">
            <text:p>191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209" table:style-name="ce1">
            <text:p>209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1752" table:style-name="ce1">
            <text:p>175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22" table:style-name="ce1">
            <text:p>12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1575" table:style-name="ce1">
            <text:p>157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1494" table:style-name="ce1">
            <text:p>149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Azua</text:p>
          </table:table-cell>
          <table:table-cell office:value-type="float" office:value="71" table:style-name="ce1">
            <text:p>71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Bahoruco</text:p>
          </table:table-cell>
          <table:table-cell office:value-type="float" office:value="43" table:style-name="ce1">
            <text:p>43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75" table:style-name="ce1">
            <text:p>17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Barahona</text:p>
          </table:table-cell>
          <table:table-cell office:value-type="float" office:value="63" table:style-name="ce1">
            <text:p>63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Dajab¢n</text:p>
          </table:table-cell>
          <table:table-cell office:value-type="float" office:value="18" table:style-name="ce1">
            <text:p>18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Distrito Nacional</text:p>
          </table:table-cell>
          <table:table-cell office:value-type="float" office:value="3103" table:style-name="ce1">
            <text:p>3103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El¡as Pi¤a</text:p>
          </table:table-cell>
          <table:table-cell office:value-type="float" office:value="60" table:style-name="ce1">
            <text:p>60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El Seibo</text:p>
          </table:table-cell>
          <table:table-cell office:value-type="float" office:value="47" table:style-name="ce1">
            <text:p>47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Espaillat</text:p>
          </table:table-cell>
          <table:table-cell office:value-type="float" office:value="34" table:style-name="ce1">
            <text:p>34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2240" table:style-name="ce1">
            <text:p>224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Hermanas Mirabal</text:p>
          </table:table-cell>
          <table:table-cell office:value-type="float" office:value="16" table:style-name="ce1">
            <text:p>16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Independencia</text:p>
          </table:table-cell>
          <table:table-cell office:value-type="float" office:value="73" table:style-name="ce1">
            <text:p>73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La Altagracia</text:p>
          </table:table-cell>
          <table:table-cell office:value-type="float" office:value="78" table:style-name="ce1">
            <text:p>78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La Romana</text:p>
          </table:table-cell>
          <table:table-cell office:value-type="float" office:value="55" table:style-name="ce1">
            <text:p>55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La Vega</text:p>
          </table:table-cell>
          <table:table-cell office:value-type="float" office:value="74" table:style-name="ce1">
            <text:p>74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Monse¤or Nouel</text:p>
          </table:table-cell>
          <table:table-cell office:value-type="float" office:value="42" table:style-name="ce1">
            <text:p>42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Monte Cristi</text:p>
          </table:table-cell>
          <table:table-cell office:value-type="float" office:value="20" table:style-name="ce1">
            <text:p>20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Pedernales</text:p>
          </table:table-cell>
          <table:table-cell office:value-type="float" office:value="23" table:style-name="ce1">
            <text:p>23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Peravia</text:p>
          </table:table-cell>
          <table:table-cell office:value-type="float" office:value="110" table:style-name="ce1">
            <text:p>110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Saman </text:p>
          </table:table-cell>
          <table:table-cell office:value-type="float" office:value="21" table:style-name="ce1">
            <text:p>21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S nchez Ram¡rez</text:p>
          </table:table-cell>
          <table:table-cell office:value-type="float" office:value="73" table:style-name="ce1">
            <text:p>73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San Crist¢bal</text:p>
          </table:table-cell>
          <table:table-cell office:value-type="float" office:value="91" table:style-name="ce1">
            <text:p>91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San Jos‚ de Ocoa</text:p>
          </table:table-cell>
          <table:table-cell office:value-type="float" office:value="16" table:style-name="ce1">
            <text:p>16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San Juan</text:p>
          </table:table-cell>
          <table:table-cell office:value-type="float" office:value="74" table:style-name="ce1">
            <text:p>74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San Pedro de Macor¡s</text:p>
          </table:table-cell>
          <table:table-cell office:value-type="float" office:value="106" table:style-name="ce1">
            <text:p>106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Santiago</text:p>
          </table:table-cell>
          <table:table-cell office:value-type="float" office:value="54" table:style-name="ce1">
            <text:p>54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Santiago Rodr¡guez</text:p>
          </table:table-cell>
          <table:table-cell office:value-type="float" office:value="124" table:style-name="ce1">
            <text:p>124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7" table:style-name="ce1"/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3103" table:style-name="ce1">
            <text:p>310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24" table:style-name="ce1">
            <text:p>12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1620" table:style-name="ce1">
            <text:p>162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2050" table:style-name="ce1">
            <text:p>205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261" table:style-name="ce1">
            <text:p>26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1697" table:style-name="ce1">
            <text:p>1697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4116" table:style-name="ce1">
            <text:p>4116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141" table:style-name="ce1">
            <text:p>14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¢n</text:p>
          </table:table-cell>
          <table:table-cell office:value-type="float" office:value="189" table:style-name="ce1">
            <text:p>18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2624" table:style-name="ce1">
            <text:p>262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¡as Pi¤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¡a Trinidad S nch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¤or Nouel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 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 nchez Ram¡rez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¢bal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‚ de Ocoa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¡s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232" table:style-name="ce1">
            <text:p>23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¡guez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20" table:style-name="ce1">
            <text:p>20</text:p>
          </table:table-cell>
          <table:table-cell office:value-type="string" table:style-name="ce3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0" table:style-name="ce1">
            <text:p>0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66" table:style-name="ce1">
            <text:p>66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ón</text:p>
          </table:table-cell>
          <table:table-cell office:value-type="float" office:value="63" table:style-name="ce1">
            <text:p>63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2155" table:style-name="ce1">
            <text:p>2155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27" table:style-name="ce1">
            <text:p>27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ías Piña</text:p>
          </table:table-cell>
          <table:table-cell office:value-type="float" office:value="20" table:style-name="ce1">
            <text:p>20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11" table:style-name="ce1">
            <text:p>11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11" table:style-name="ce1">
            <text:p>11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0" table:style-name="ce1">
            <text:p>0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69" table:style-name="ce1">
            <text:p>69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20" table:style-name="ce1">
            <text:p>20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33" table:style-name="ce1">
            <text:p>33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29" table:style-name="ce1">
            <text:p>29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ía Trinidad Sánchez</text:p>
          </table:table-cell>
          <table:table-cell office:value-type="float" office:value="29" table:style-name="ce1">
            <text:p>29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ñor Nouel</text:p>
          </table:table-cell>
          <table:table-cell office:value-type="float" office:value="19" table:style-name="ce1">
            <text:p>19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13" table:style-name="ce1">
            <text:p>13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17" table:style-name="ce1">
            <text:p>17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33" table:style-name="ce1">
            <text:p>33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0" table:style-name="ce1">
            <text:p>0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á</text:p>
          </table:table-cell>
          <table:table-cell office:value-type="float" office:value="0" table:style-name="ce1">
            <text:p>0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ánchez Ramírez</text:p>
          </table:table-cell>
          <table:table-cell office:value-type="float" office:value="0" table:style-name="ce1">
            <text:p>0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óbal</text:p>
          </table:table-cell>
          <table:table-cell office:value-type="float" office:value="76" table:style-name="ce1">
            <text:p>76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é de Ocoa</text:p>
          </table:table-cell>
          <table:table-cell office:value-type="float" office:value="51" table:style-name="ce1">
            <text:p>51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102" table:style-name="ce1">
            <text:p>102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ís</text:p>
          </table:table-cell>
          <table:table-cell office:value-type="float" office:value="62" table:style-name="ce1">
            <text:p>62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93" table:style-name="ce1">
            <text:p>93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íguez</text:p>
          </table:table-cell>
          <table:table-cell office:value-type="float" office:value="23" table:style-name="ce1">
            <text:p>23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76" table:style-name="ce1">
            <text:p>76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23" table:style-name="ce1">
            <text:p>23</text:p>
          </table:table-cell>
          <table:table-cell office:value-type="string" table:style-name="ce3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zua</text:p>
          </table:table-cell>
          <table:table-cell office:value-type="float" office:value="217" table:style-name="ce1">
            <text:p>217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horuco</text:p>
          </table:table-cell>
          <table:table-cell office:value-type="float" office:value="49" table:style-name="ce1">
            <text:p>49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arahona</text:p>
          </table:table-cell>
          <table:table-cell office:value-type="float" office:value="120" table:style-name="ce1">
            <text:p>12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ajabón</text:p>
          </table:table-cell>
          <table:table-cell office:value-type="float" office:value="60" table:style-name="ce1">
            <text:p>6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istrito Nacional</text:p>
          </table:table-cell>
          <table:table-cell office:value-type="float" office:value="1949" table:style-name="ce1">
            <text:p>1949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uarte</text:p>
          </table:table-cell>
          <table:table-cell office:value-type="float" office:value="38" table:style-name="ce1">
            <text:p>38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ías Piña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l Seibo</text:p>
          </table:table-cell>
          <table:table-cell office:value-type="float" office:value="20" table:style-name="ce1">
            <text:p>2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spaillat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to Mayor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ermanas Mirabal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Independencia</text:p>
          </table:table-cell>
          <table:table-cell office:value-type="float" office:value="106" table:style-name="ce1">
            <text:p>106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Altagracia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Romana</text:p>
          </table:table-cell>
          <table:table-cell office:value-type="float" office:value="48" table:style-name="ce1">
            <text:p>48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 Vega</text:p>
          </table:table-cell>
          <table:table-cell office:value-type="float" office:value="51" table:style-name="ce1">
            <text:p>51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ría Trinidad Sánchez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señor Nouel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Cristi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nte Plata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dernales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eravia</text:p>
          </table:table-cell>
          <table:table-cell office:value-type="float" office:value="60" table:style-name="ce1">
            <text:p>6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uerto Plata</text:p>
          </table:table-cell>
          <table:table-cell office:value-type="float" office:value="44" table:style-name="ce1">
            <text:p>44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maná</text:p>
          </table:table-cell>
          <table:table-cell office:value-type="float" office:value="59" table:style-name="ce1">
            <text:p>59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ánchez Ramírez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Cristóbal</text:p>
          </table:table-cell>
          <table:table-cell office:value-type="float" office:value="194" table:style-name="ce1">
            <text:p>194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osé de Ocoa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Juan</text:p>
          </table:table-cell>
          <table:table-cell office:value-type="float" office:value="203" table:style-name="ce1">
            <text:p>203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 Pedro de Macorís</text:p>
          </table:table-cell>
          <table:table-cell office:value-type="float" office:value="19" table:style-name="ce1">
            <text:p>19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</text:p>
          </table:table-cell>
          <table:table-cell office:value-type="float" office:value="68" table:style-name="ce1">
            <text:p>68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iago Rodríguez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</text:p>
          </table:table-cell>
          <table:table-cell office:value-type="float" office:value="55" table:style-name="ce1">
            <text:p>55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nto Domingo Este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alverde</text:p>
          </table:table-cell>
          <table:table-cell office:value-type="float" office:value="65" table:style-name="ce1">
            <text:p>65</text:p>
          </table:table-cell>
          <table:table-cell office:value-type="string" table:style-name="ce4">
            <text:p>Julio</text:p>
          </table:table-cell>
          <table:table-cell office:value-type="float" office:value="2026" table:style-name="ce4">
            <text:p>2026</text:p>
          </table:table-cell>
          <table:table-cell table:number-columns-repeated="16380"/>
        </table:table-row>
        <table:table-row table:number-rows-repeated="104713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_50_0_37__32_-_32_Accent1" style:display-name="20% - Accent1" style:family="table-cell" style:data-style-name="N0">
      <style:table-cell-properties fo:background-color="#C0E6F5"/>
    </style:style>
    <style:style style:name="_50_0_37__32_-_32_Accent2" style:display-name="20% - Accent2" style:family="table-cell" style:data-style-name="N0">
      <style:table-cell-properties fo:background-color="#FBE2D5"/>
    </style:style>
    <style:style style:name="_50_0_37__32_-_32_Accent3" style:display-name="20% - Accent3" style:family="table-cell" style:data-style-name="N0">
      <style:table-cell-properties fo:background-color="#C1F0C8"/>
    </style:style>
    <style:style style:name="_50_0_37__32_-_32_Accent4" style:display-name="20% - Accent4" style:family="table-cell" style:data-style-name="N0">
      <style:table-cell-properties fo:background-color="#CAEDFB"/>
    </style:style>
    <style:style style:name="_50_0_37__32_-_32_Accent5" style:display-name="20% - Accent5" style:family="table-cell" style:data-style-name="N0">
      <style:table-cell-properties fo:background-color="#F2CEEF"/>
    </style:style>
    <style:style style:name="_50_0_37__32_-_32_Accent6" style:display-name="20% - Accent6" style:family="table-cell" style:data-style-name="N0">
      <style:table-cell-properties fo:background-color="#DAF2D0"/>
    </style:style>
    <style:style style:name="_52_0_37__32_-_32_Accent1" style:display-name="40% - Accent1" style:family="table-cell" style:data-style-name="N0">
      <style:table-cell-properties fo:background-color="#83CCEB"/>
    </style:style>
    <style:style style:name="_52_0_37__32_-_32_Accent2" style:display-name="40% - Accent2" style:family="table-cell" style:data-style-name="N0">
      <style:table-cell-properties fo:background-color="#F7C7AC"/>
    </style:style>
    <style:style style:name="_52_0_37__32_-_32_Accent3" style:display-name="40% - Accent3" style:family="table-cell" style:data-style-name="N0">
      <style:table-cell-properties fo:background-color="#83E28E"/>
    </style:style>
    <style:style style:name="_52_0_37__32_-_32_Accent4" style:display-name="40% - Accent4" style:family="table-cell" style:data-style-name="N0">
      <style:table-cell-properties fo:background-color="#94DCF8"/>
    </style:style>
    <style:style style:name="_52_0_37__32_-_32_Accent5" style:display-name="40% - Accent5" style:family="table-cell" style:data-style-name="N0">
      <style:table-cell-properties fo:background-color="#E49EDD"/>
    </style:style>
    <style:style style:name="_52_0_37__32_-_32_Accent6" style:display-name="40% - Accent6" style:family="table-cell" style:data-style-name="N0">
      <style:table-cell-properties fo:background-color="#B5E6A2"/>
    </style:style>
    <style:style style:name="_54_0_37__32_-_32_Accent1" style:display-name="60% - Accent1" style:family="table-cell" style:data-style-name="N0">
      <style:table-cell-properties fo:background-color="#44B3E1"/>
    </style:style>
    <style:style style:name="_54_0_37__32_-_32_Accent2" style:display-name="60% - Accent2" style:family="table-cell" style:data-style-name="N0">
      <style:table-cell-properties fo:background-color="#F1A983"/>
    </style:style>
    <style:style style:name="_54_0_37__32_-_32_Accent3" style:display-name="60% - Accent3" style:family="table-cell" style:data-style-name="N0">
      <style:table-cell-properties fo:background-color="#47D359"/>
    </style:style>
    <style:style style:name="_54_0_37__32_-_32_Accent4" style:display-name="60% - Accent4" style:family="table-cell" style:data-style-name="N0">
      <style:table-cell-properties fo:background-color="#61CBF3"/>
    </style:style>
    <style:style style:name="_54_0_37__32_-_32_Accent5" style:display-name="60% - Accent5" style:family="table-cell" style:data-style-name="N0">
      <style:table-cell-properties fo:background-color="#D86DCD"/>
    </style:style>
    <style:style style:name="_54_0_37__32_-_32_Accent6" style:display-name="60% - Accent6" style:family="table-cell" style:data-style-name="N0">
      <style:table-cell-properties fo:background-color="#8ED973"/>
    </style:style>
    <style:style style:name="Accent1" style:family="table-cell" style:data-style-name="N0">
      <style:table-cell-properties fo:background-color="#156082"/>
      <style:text-properties fo:color="#FFFFFF"/>
    </style:style>
    <style:style style:name="Accent2" style:family="table-cell" style:data-style-name="N0">
      <style:table-cell-properties fo:background-color="#E97132"/>
      <style:text-properties fo:color="#FFFFFF"/>
    </style:style>
    <style:style style:name="Accent3" style:family="table-cell" style:data-style-name="N0">
      <style:table-cell-properties fo:background-color="#196B24"/>
      <style:text-properties fo:color="#FFFFFF"/>
    </style:style>
    <style:style style:name="Accent4" style:family="table-cell" style:data-style-name="N0">
      <style:table-cell-properties fo:background-color="#0F9ED5"/>
      <style:text-properties fo:color="#FFFFFF"/>
    </style:style>
    <style:style style:name="Accent5" style:family="table-cell" style:data-style-name="N0">
      <style:table-cell-properties fo:background-color="#A02B93"/>
      <style:text-properties fo:color="#FFFFFF"/>
    </style:style>
    <style:style style:name="Accent6" style:family="table-cell" style:data-style-name="N0">
      <style:table-cell-properties fo:background-color="#4EA72E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Heading_32_4" style:display-name="Heading 4" style:family="table-cell" style:data-style-name="N0">
      <style:text-properties fo:color="#0E2841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ot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creator>Rafael Ángel Martínez Soriano</dc:creator>
    <meta:creation-date>2026-08-24T17:54:45Z</meta:creation-date>
    <dc:date>2026-08-24T17:54:55Z</dc:date>
  </office:meta>
</office:document-meta>
</file>